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Pictures/10000001000006B400000110A85219C3713660B2.png" manifest:media-type="image/png"/>
  <manifest:file-entry manifest:full-path="Pictures/100000000000020000000200B7DA4DD4BAECD386.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Arial" style:font-family-generic="swiss" style:font-pitch="variable"/>
    <style:font-face style:name="Courier New" svg:font-family="'Courier New'" style:font-family-generic="modern"/>
    <style:font-face style:name="Droid Sans Devanagari" svg:font-family="'Droid Sans Devanagari'" style:font-family-generic="swiss" style:font-pitch="variable"/>
    <style:font-face style:name="Droid Sans Devanagari1" svg:font-family="'Droid Sans Devanagari'" style:font-family-generic="system" style:font-pitch="variable"/>
    <style:font-face style:name="Liberation Sans" svg:font-family="'Liberation Sans'" style:font-family-generic="swiss" style:font-pitch="variable"/>
    <style:font-face style:name="Liberation Sans Narrow" svg:font-family="'Liberation Sans Narrow'"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Devanagari" svg:font-family="'Lohit Devanagari'"/>
    <style:font-face style:name="Lohit Devanagari1" svg:font-family="'Lohit Devanagari'" style:font-pitch="variable"/>
    <style:font-face style:name="Lohit Devanagari2" svg:font-family="'Lohit Devanagari', 'Times New Roman'" style:font-pitch="variable"/>
    <style:font-face style:name="Mangal" svg:font-family="Mangal" style:font-family-generic="roman" style:font-pitch="variable"/>
    <style:font-face style:name="Noto Sans SC Regular" svg:font-family="'Noto Sans SC Regular'" style:font-family-generic="swiss" style:font-pitch="variable"/>
    <style:font-face style:name="Noto Sans SC Regular1" svg:font-family="'Noto Sans SC Regular'" style:font-family-generic="system" style:font-pitch="variable"/>
    <style:font-face style:name="OpenSymbol" svg:font-family="OpenSymbol"/>
    <style:font-face style:name="OpenSymbol1" svg:font-family="OpenSymbol, 'Arial Unicode MS'" style:font-pitch="variable"/>
    <style:font-face style:name="Symbol" svg:font-family="Symbol"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WenQuanYi Micro Hei" svg:font-family="'WenQuanYi Micro Hei'" style:font-pitch="variable"/>
    <style:font-face style:name="Wingdings" svg:font-family="Wingdings" style:font-pitch="variable" style:font-charset="x-symbol"/>
    <style:font-face style:name="Wingdings 2" svg:font-family="'Wingdings 2'" style:font-family-generic="roman" style:font-pitch="variable" style:font-charset="x-symbol"/>
  </office:font-face-decls>
  <office:automatic-styles>
    <style:style style:name="Tabla1" style:family="table">
      <style:table-properties style:width="16.972cm" fo:margin-left="0.018cm" fo:margin-top="0cm" fo:margin-bottom="0cm" fo:break-before="auto" fo:break-after="auto" table:align="left" style:writing-mode="page"/>
    </style:style>
    <style:style style:name="Tabla1.A" style:family="table-column">
      <style:table-column-properties style:column-width="6.495cm"/>
    </style:style>
    <style:style style:name="Tabla1.B" style:family="table-column">
      <style:table-column-properties style:column-width="10.478cm"/>
    </style:style>
    <style:style style:name="Tabla1.1" style:family="table-row">
      <style:table-row-properties style:min-row-height="0.762cm" fo:keep-together="auto"/>
    </style:style>
    <style:style style:name="Tabla1.A1" style:family="table-cell">
      <style:table-cell-properties style:vertical-align="" fo:background-color="transparent" fo:padding="0.176cm" fo:border="1pt solid #000000">
        <style:background-image/>
      </style:table-cell-properties>
    </style:style>
    <style:style style:name="Tabla1.2" style:family="table-row">
      <style:table-row-properties style:min-row-height="1.256cm" fo:keep-together="auto"/>
    </style:style>
    <style:style style:name="Tabla1.3" style:family="table-row">
      <style:table-row-properties style:min-row-height="0.76cm" fo:keep-together="auto"/>
    </style:style>
    <style:style style:name="P1" style:family="paragraph" style:parent-style-name="Footer">
      <style:paragraph-properties fo:text-align="end" style:justify-single-word="false"/>
    </style:style>
    <style:style style:name="P2" style:family="paragraph" style:parent-style-name="Standard">
      <style:paragraph-properties fo:margin-top="0cm" fo:margin-bottom="0cm" style:contextual-spacing="false" fo:text-align="start" style:justify-single-word="false"/>
      <style:text-properties fo:color="#666666" loext:opacity="100%" style:font-name="Liberation Sans Narrow" fo:font-size="11pt" officeooo:rsid="00959882" officeooo:paragraph-rsid="00959882" style:font-size-asian="11pt" style:font-size-complex="11pt"/>
    </style:style>
    <style:style style:name="P3" style:family="paragraph" style:parent-style-name="Standard">
      <style:paragraph-properties fo:text-align="start" style:justify-single-word="false"/>
      <style:text-properties fo:color="#666666" loext:opacity="100%" style:font-name="Liberation Sans Narrow" fo:font-size="11pt" officeooo:rsid="007d2b6f" officeooo:paragraph-rsid="007add9e" style:font-size-asian="11pt" style:font-name-complex="Arial Narrow" style:font-size-complex="11pt"/>
    </style:style>
    <style:style style:name="P4" style:family="paragraph" style:parent-style-name="normal">
      <style:paragraph-properties fo:text-align="center" style:justify-single-word="false"/>
      <style:text-properties style:font-name="Liberation Sans" fo:font-size="12pt" officeooo:paragraph-rsid="00b7b84f" style:font-size-asian="12pt" style:font-size-complex="12pt"/>
    </style:style>
    <style:style style:name="P5" style:family="paragraph" style:parent-style-name="normal">
      <style:text-properties style:font-name="Liberation Sans" fo:font-size="12pt" officeooo:paragraph-rsid="00b7b84f" style:font-size-asian="12pt" style:font-size-complex="12pt"/>
    </style:style>
    <style:style style:name="P6" style:family="paragraph" style:parent-style-name="normal">
      <style:text-properties style:font-name="Liberation Sans" fo:font-size="12pt" officeooo:rsid="0039b880" officeooo:paragraph-rsid="00b7b84f" style:font-size-asian="12pt" style:font-size-complex="12pt"/>
    </style:style>
    <style:style style:name="P7" style:family="paragraph" style:parent-style-name="normal">
      <style:paragraph-properties fo:text-align="justify" style:justify-single-word="false"/>
      <style:text-properties style:font-name="Liberation Sans" fo:font-size="12pt" officeooo:rsid="0039b880" officeooo:paragraph-rsid="00b7b84f" style:font-size-asian="12pt" style:font-size-complex="12pt"/>
    </style:style>
    <style:style style:name="P8" style:family="paragraph" style:parent-style-name="normal">
      <style:paragraph-properties fo:text-align="justify" style:justify-single-word="false"/>
      <style:text-properties style:font-name="Liberation Sans" fo:font-size="12pt" officeooo:paragraph-rsid="00b7b84f" style:font-size-asian="12pt" style:font-size-complex="12pt"/>
    </style:style>
    <style:style style:name="P9" style:family="paragraph" style:parent-style-name="normal">
      <style:text-properties style:font-name="Liberation Sans" fo:font-size="12pt" officeooo:paragraph-rsid="00b3f28d" style:font-size-asian="12pt" style:font-size-complex="12pt"/>
    </style:style>
    <style:style style:name="P10" style:family="paragraph" style:parent-style-name="normal">
      <style:paragraph-properties fo:text-align="center" style:justify-single-word="false"/>
      <style:text-properties style:font-name="Liberation Sans" fo:font-size="10.5pt" officeooo:rsid="00b7b84f" officeooo:paragraph-rsid="00b7b84f" style:font-size-asian="9.14999961853027pt" style:font-size-complex="10.5pt"/>
    </style:style>
    <style:style style:name="P11" style:family="paragraph" style:parent-style-name="normal">
      <style:paragraph-properties fo:text-align="center" style:justify-single-word="false"/>
      <style:text-properties style:font-name="Liberation Sans" fo:font-size="13pt" fo:font-weight="bold" officeooo:rsid="00ba13e7" officeooo:paragraph-rsid="00ba13e7" style:font-size-asian="11.3500003814697pt" style:font-weight-asian="bold" style:font-size-complex="13pt" style:font-weight-complex="bold"/>
    </style:style>
    <style:style style:name="P12" style:family="paragraph" style:parent-style-name="normal">
      <style:text-properties style:use-window-font-color="true" loext:opacity="0%" style:font-name="Liberation Sans" fo:font-size="12pt" officeooo:paragraph-rsid="00b7b84f" style:font-size-asian="12pt" style:font-size-complex="12pt"/>
    </style:style>
    <style:style style:name="P13" style:family="paragraph" style:parent-style-name="Standard">
      <style:paragraph-properties fo:margin-top="0cm" fo:margin-bottom="0cm" style:contextual-spacing="false" fo:text-align="justify" style:justify-single-word="false"/>
      <style:text-properties fo:color="#000000" loext:opacity="100%" style:font-name="Liberation Sans Narrow" fo:font-size="10.5pt" fo:font-weight="normal" officeooo:paragraph-rsid="00725830" style:font-size-asian="10.5pt" style:font-weight-asian="normal" style:font-name-complex="Arial Narrow" style:font-size-complex="10.5pt" style:font-weight-complex="normal"/>
    </style:style>
    <style:style style:name="P14" style:family="paragraph" style:parent-style-name="normal">
      <style:text-properties fo:color="#ff4000" loext:opacity="100%" style:font-name="Liberation Sans" fo:font-size="12pt" officeooo:paragraph-rsid="00b3f28d" style:font-size-asian="12pt" style:font-size-complex="12pt"/>
    </style:style>
    <style:style style:name="P15" style:family="paragraph" style:parent-style-name="normal" style:list-style-name="L1">
      <style:paragraph-properties fo:text-align="justify" style:justify-single-word="false"/>
      <style:text-properties officeooo:paragraph-rsid="00b7b84f"/>
    </style:style>
    <style:style style:name="P16" style:family="paragraph" style:parent-style-name="normal" style:list-style-name="L1">
      <style:paragraph-properties fo:text-align="justify" style:justify-single-word="false"/>
      <style:text-properties style:font-name="Liberation Sans" fo:font-size="12pt" officeooo:paragraph-rsid="00b7b84f" style:font-size-asian="12pt" style:font-size-complex="12pt"/>
    </style:style>
    <style:style style:name="P17" style:family="paragraph" style:parent-style-name="normal" style:list-style-name="L2">
      <style:paragraph-properties fo:text-align="justify" style:justify-single-word="false"/>
      <style:text-properties style:font-name="Liberation Sans" fo:font-size="12pt" officeooo:paragraph-rsid="00b7b84f" style:font-size-asian="12pt" style:font-size-complex="12pt"/>
    </style:style>
    <style:style style:name="P18" style:family="paragraph" style:parent-style-name="normal" style:list-style-name="L3">
      <style:paragraph-properties fo:text-align="justify" style:justify-single-word="false"/>
      <style:text-properties style:font-name="Liberation Sans" fo:font-size="12pt" officeooo:paragraph-rsid="00b7b84f" style:font-size-asian="12pt" style:font-size-complex="12pt"/>
    </style:style>
    <style:style style:name="P19" style:family="paragraph" style:parent-style-name="normal" style:list-style-name="L4">
      <style:paragraph-properties fo:text-align="justify" style:justify-single-word="false"/>
      <style:text-properties style:font-name="Liberation Sans" fo:font-size="12pt" officeooo:paragraph-rsid="00b7b84f" style:font-size-asian="12pt" style:font-size-complex="12pt"/>
    </style:style>
    <style:style style:name="P20" style:family="paragraph" style:parent-style-name="normal" style:list-style-name="L5">
      <style:paragraph-properties fo:text-align="justify" style:justify-single-word="false"/>
      <style:text-properties style:font-name="Liberation Sans" fo:font-size="12pt" officeooo:paragraph-rsid="00b7b84f" style:font-size-asian="12pt" style:font-size-complex="12pt"/>
    </style:style>
    <style:style style:name="P21" style:family="paragraph" style:parent-style-name="normal" style:list-style-name="L6">
      <style:paragraph-properties fo:text-align="justify" style:justify-single-word="false"/>
      <style:text-properties style:font-name="Liberation Sans" fo:font-size="12pt" officeooo:paragraph-rsid="00b7b84f" style:font-size-asian="12pt" style:font-size-complex="12pt"/>
    </style:style>
    <style:style style:name="P22" style:family="paragraph" style:parent-style-name="normal" style:list-style-name="L7">
      <style:paragraph-properties fo:text-align="justify" style:justify-single-word="false"/>
      <style:text-properties style:font-name="Liberation Sans" fo:font-size="12pt" officeooo:paragraph-rsid="00b7b84f" style:font-size-asian="12pt" style:font-size-complex="12pt"/>
    </style:style>
    <style:style style:name="P23" style:family="paragraph" style:parent-style-name="normal" style:list-style-name="L8">
      <style:paragraph-properties fo:text-align="justify" style:justify-single-word="false"/>
      <style:text-properties style:font-name="Liberation Sans" fo:font-size="12pt" officeooo:paragraph-rsid="00b7b84f" style:font-size-asian="12pt" style:font-size-complex="12pt"/>
    </style:style>
    <style:style style:name="P24" style:family="paragraph" style:parent-style-name="normal">
      <style:paragraph-properties fo:text-align="justify" style:justify-single-word="false"/>
      <style:text-properties style:font-name="Liberation Sans" fo:font-size="12pt" officeooo:paragraph-rsid="00b7b84f" style:font-size-asian="12pt" style:font-size-complex="12pt"/>
    </style:style>
    <style:style style:name="P25" style:family="paragraph" style:parent-style-name="normal" style:list-style-name="L7">
      <style:paragraph-properties fo:text-align="justify" style:justify-single-word="false"/>
      <style:text-properties style:font-name="Liberation Sans" fo:font-size="12pt" officeooo:rsid="003e4f35" officeooo:paragraph-rsid="00b7b84f" style:font-size-asian="12pt" style:font-size-complex="12pt"/>
    </style:style>
    <style:style style:name="P26" style:family="paragraph" style:parent-style-name="normal" style:list-style-name="L7">
      <style:paragraph-properties fo:text-align="justify" style:justify-single-word="false"/>
      <style:text-properties style:font-name="Liberation Sans" fo:font-size="12pt" officeooo:rsid="004434d8" officeooo:paragraph-rsid="00b7b84f" style:font-size-asian="12pt" style:font-size-complex="12pt"/>
    </style:style>
    <style:style style:name="P27" style:family="paragraph" style:parent-style-name="normal">
      <style:text-properties style:font-name="Liberation Sans" fo:font-size="12pt" officeooo:paragraph-rsid="00b7b84f" style:font-size-asian="12pt" style:font-size-complex="12pt"/>
    </style:style>
    <style:style style:name="P28" style:family="paragraph" style:parent-style-name="normal">
      <style:paragraph-properties fo:text-align="center" style:justify-single-word="false"/>
      <style:text-properties style:font-name="Liberation Sans" fo:font-size="12pt" fo:font-weight="bold" officeooo:paragraph-rsid="00b7b84f" style:font-size-asian="12pt" style:font-weight-asian="bold" style:font-size-complex="12pt" style:font-weight-complex="bold"/>
    </style:style>
    <style:style style:name="P29" style:family="paragraph" style:parent-style-name="normal">
      <style:paragraph-properties fo:text-align="center" style:justify-single-word="false"/>
      <style:text-properties style:font-name="Liberation Sans" fo:font-size="10.5pt" officeooo:rsid="00b7b84f" officeooo:paragraph-rsid="00b7b84f" style:font-size-asian="9.14999961853027pt" style:font-size-complex="10.5pt"/>
    </style:style>
    <style:style style:name="P30" style:family="paragraph">
      <style:paragraph-properties fo:text-align="center"/>
    </style:style>
    <style:style style:name="P31" style:family="paragraph">
      <style:paragraph-properties fo:text-align="justify"/>
    </style:style>
    <style:style style:name="P32" style:family="paragraph">
      <style:paragraph-properties fo:margin-left="0cm" fo:margin-right="0.199cm" fo:text-align="center" fo:text-indent="0cm"/>
    </style:style>
    <style:style style:name="P33" style:family="paragraph">
      <loext:graphic-properties draw:fill="bitmap" draw:fill-color="#ffffff" draw:fill-image-name="Painted_20_White"/>
      <style:paragraph-properties fo:text-align="center"/>
      <style:text-properties fo:color="#000000" loext:opacity="100%" style:font-name="Liberation Sans Narrow" fo:font-size="9.5pt" fo:language="es" fo:country="UY" fo:font-weight="bold" style:font-name-complex="Liberation Sans Narrow" style:font-size-complex="9.5pt" style:font-weight-complex="bold"/>
    </style:style>
    <style:style style:name="T1" style:family="text">
      <style:text-properties style:font-name-complex="Arial Narrow"/>
    </style:style>
    <style:style style:name="T2" style:family="text">
      <style:text-properties officeooo:rsid="00401aac" style:font-name-complex="Arial Narrow"/>
    </style:style>
    <style:style style:name="T3" style:family="text">
      <style:text-properties officeooo:rsid="00b7b84f"/>
    </style:style>
    <style:style style:name="T4" style:family="text">
      <style:text-properties officeooo:rsid="003dc6a1"/>
    </style:style>
    <style:style style:name="T5" style:family="text">
      <style:text-properties officeooo:rsid="00b92c30"/>
    </style:style>
    <style:style style:name="T6" style:family="text">
      <style:text-properties officeooo:rsid="0039b880"/>
    </style:style>
    <style:style style:name="T7" style:family="text">
      <style:text-properties officeooo:rsid="0037593e"/>
    </style:style>
    <style:style style:name="T8" style:family="text">
      <style:text-properties officeooo:rsid="003e4f35"/>
    </style:style>
    <style:style style:name="T9" style:family="text">
      <style:text-properties style:font-name="Liberation Sans" fo:font-size="12pt" style:font-size-asian="12pt" style:font-size-complex="12pt"/>
    </style:style>
    <style:style style:name="T10" style:family="text">
      <style:text-properties style:font-name="Liberation Sans" fo:font-size="12pt" officeooo:rsid="003fdc7a" style:font-size-asian="12pt" style:font-size-complex="12pt"/>
    </style:style>
    <style:style style:name="T11" style:family="text">
      <style:text-properties officeooo:rsid="004434d8"/>
    </style:style>
    <style:style style:name="T12" style:family="text">
      <style:text-properties officeooo:rsid="0047189c"/>
    </style:style>
    <style:style style:name="T13" style:family="text">
      <style:text-properties officeooo:rsid="003afd56"/>
    </style:style>
    <style:style style:name="T14" style:family="text">
      <style:text-properties officeooo:rsid="0041bbb2"/>
    </style:style>
    <style:style style:name="T15" style:family="text">
      <style:text-properties fo:language="pt" fo:country="BR" style:text-underline-style="solid" style:text-underline-width="auto" style:text-underline-color="font-color" officeooo:rsid="00b0932f"/>
    </style:style>
    <style:style style:name="T16" style:family="text">
      <style:text-properties officeooo:rsid="00bdd17d"/>
    </style:style>
    <style:style style:name="T17" style:family="text">
      <style:text-properties fo:font-weight="bold" style:font-weight-asian="bold" style:font-weight-complex="bold"/>
    </style:style>
    <style:style style:name="T18" style:family="text">
      <style:text-properties fo:font-weight="bold" officeooo:rsid="0041bbb2" style:font-weight-asian="bold" style:font-weight-complex="bold"/>
    </style:style>
    <style:style style:name="T19" style:family="text">
      <style:text-properties fo:color="#000000" loext:opacity="100%" style:font-name="Liberation Sans Narrow" fo:font-size="9.5pt" fo:language="es" fo:country="UY" fo:font-weight="bold" style:font-name-complex="Liberation Sans Narrow" style:font-size-complex="9.5pt" style:font-weight-complex="bold"/>
    </style:style>
    <style:style style:name="T20" style:family="text">
      <style:text-properties fo:color="#000000" loext:opacity="100%" style:font-name="Liberation Sans Narrow" fo:font-size="10pt" fo:language="es" fo:country="UY" fo:font-weight="bold" style:font-size-asian="10pt" style:font-name-complex="Liberation Sans Narrow" style:font-size-complex="10pt" style:font-weight-complex="bold"/>
    </style:style>
    <style:style style:name="T21" style:family="text">
      <style:text-properties fo:color="#000000" loext:opacity="100%" style:font-name="Liberation Sans Narrow" fo:font-size="10pt" fo:language="es" fo:country="UY" style:font-size-asian="10pt" style:font-name-complex="Liberation Sans Narrow" style:font-size-complex="10pt"/>
    </style:style>
    <style:style style:name="T22" style:family="text">
      <style:text-properties fo:color="#2a6099" loext:opacity="100%" fo:font-size="10pt" style:font-size-asian="10pt" style:font-size-complex="10pt"/>
    </style:style>
    <style:style style:name="T23" style:family="text">
      <style:text-properties fo:color="#000000" loext:opacity="100%" style:font-name="Liberation Sans Narrow" fo:font-size="10pt" fo:language="es" fo:country="UY" fo:font-weight="bold" style:font-size-asian="10pt" style:font-weight-asian="bold" style:font-name-complex="Liberation Sans Narrow" style:font-size-complex="10pt" style:font-weight-complex="bold"/>
    </style:style>
    <style:style style:name="T24" style:family="text">
      <style:text-properties fo:color="#000000" loext:opacity="100%" style:font-name="Liberation Sans Narrow" fo:font-size="10pt" fo:language="es" fo:country="UY" fo:font-weight="bold" style:font-name-asian="Liberation Sans1" style:font-size-asian="10pt" style:font-weight-asian="bold" style:font-name-complex="Liberation Sans Narrow" style:font-size-complex="10pt" style:font-weight-complex="bold"/>
    </style:style>
    <style:style style:name="T25" style:family="text">
      <style:text-properties fo:color="#000000" loext:opacity="100%" style:font-name="Liberation Sans Narrow" fo:font-size="10pt" fo:language="es" fo:country="UY" fo:font-weight="normal" style:font-name-asian="Liberation Sans1" style:font-size-asian="10pt" style:font-weight-asian="normal" style:font-name-complex="Liberation Sans Narrow" style:font-size-complex="10pt" style:font-weight-complex="normal"/>
    </style:style>
    <style:style style:name="T26" style:family="text">
      <style:text-properties fo:color="#000000" loext:opacity="100%" style:font-name="Liberation Sans Narrow" fo:font-size="10pt" fo:language="es" fo:country="UY" style:text-underline-style="solid" style:text-underline-width="auto" style:text-underline-color="font-color" style:font-size-asian="10pt" style:font-name-complex="Liberation Sans Narrow" style:font-size-complex="10pt"/>
    </style:style>
    <style:style style:name="T27" style:family="text">
      <style:text-properties fo:color="#000000" loext:opacity="100%" style:font-name="Liberation Sans Narrow" fo:font-size="10.5pt" fo:language="es" fo:country="UY" fo:font-weight="bold" style:font-size-asian="10.5pt" style:font-weight-asian="bold" style:font-name-complex="Liberation Sans Narrow" style:font-size-complex="10.5pt" style:font-weight-complex="bold"/>
    </style:style>
    <style:style style:name="T28" style:family="text">
      <style:text-properties fo:color="#000000" loext:opacity="100%" style:font-name="Liberation Sans Narrow" fo:font-size="6pt" fo:language="es" fo:country="UY" style:font-size-asian="6pt" style:font-name-complex="Liberation Sans Narrow" style:font-size-complex="6pt"/>
    </style:style>
    <style:style style:name="T29" style:family="text">
      <style:text-properties fo:color="#000000" loext:opacity="100%" style:font-name="Liberation Sans Narrow" fo:font-size="9.5pt" fo:language="es" fo:country="UY" style:font-name-complex="Liberation Sans Narrow" style:font-size-complex="9.5pt"/>
    </style:style>
    <style:style style:name="fr1" style:family="graphic" style:parent-style-name="Graphics">
      <style:graphic-properties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88cm" fo:text-indent="-0.635cm" fo:margin-left="1.288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23cm" fo:text-indent="-0.635cm" fo:margin-left="1.923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58cm" fo:text-indent="-0.635cm" fo:margin-left="2.558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93cm" fo:text-indent="-0.635cm" fo:margin-left="3.193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28cm" fo:text-indent="-0.635cm" fo:margin-left="3.828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63cm" fo:text-indent="-0.635cm" fo:margin-left="4.463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98cm" fo:text-indent="-0.635cm" fo:margin-left="5.09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33cm" fo:text-indent="-0.635cm" fo:margin-left="5.733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68cm" fo:text-indent="-0.635cm" fo:margin-left="6.368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03cm" fo:text-indent="-0.635cm" fo:margin-left="7.003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88cm" fo:text-indent="-0.635cm" fo:margin-left="1.288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23cm" fo:text-indent="-0.635cm" fo:margin-left="1.923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58cm" fo:text-indent="-0.635cm" fo:margin-left="2.558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93cm" fo:text-indent="-0.635cm" fo:margin-left="3.193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28cm" fo:text-indent="-0.635cm" fo:margin-left="3.828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63cm" fo:text-indent="-0.635cm" fo:margin-left="4.463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98cm" fo:text-indent="-0.635cm" fo:margin-left="5.09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33cm" fo:text-indent="-0.635cm" fo:margin-left="5.733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68cm" fo:text-indent="-0.635cm" fo:margin-left="6.368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03cm" fo:text-indent="-0.635cm" fo:margin-left="7.003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88cm" fo:text-indent="-0.635cm" fo:margin-left="1.288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23cm" fo:text-indent="-0.635cm" fo:margin-left="1.923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58cm" fo:text-indent="-0.635cm" fo:margin-left="2.558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93cm" fo:text-indent="-0.635cm" fo:margin-left="3.193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28cm" fo:text-indent="-0.635cm" fo:margin-left="3.828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63cm" fo:text-indent="-0.635cm" fo:margin-left="4.463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98cm" fo:text-indent="-0.635cm" fo:margin-left="5.09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33cm" fo:text-indent="-0.635cm" fo:margin-left="5.733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68cm" fo:text-indent="-0.635cm" fo:margin-left="6.368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03cm" fo:text-indent="-0.635cm" fo:margin-left="7.003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88cm" fo:text-indent="-0.635cm" fo:margin-left="1.288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23cm" fo:text-indent="-0.635cm" fo:margin-left="1.923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58cm" fo:text-indent="-0.635cm" fo:margin-left="2.558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93cm" fo:text-indent="-0.635cm" fo:margin-left="3.193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28cm" fo:text-indent="-0.635cm" fo:margin-left="3.828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63cm" fo:text-indent="-0.635cm" fo:margin-left="4.463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98cm" fo:text-indent="-0.635cm" fo:margin-left="5.09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33cm" fo:text-indent="-0.635cm" fo:margin-left="5.733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68cm" fo:text-indent="-0.635cm" fo:margin-left="6.368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03cm" fo:text-indent="-0.635cm" fo:margin-left="7.003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88cm" fo:text-indent="-0.635cm" fo:margin-left="1.288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23cm" fo:text-indent="-0.635cm" fo:margin-left="1.923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58cm" fo:text-indent="-0.635cm" fo:margin-left="2.558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93cm" fo:text-indent="-0.635cm" fo:margin-left="3.193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28cm" fo:text-indent="-0.635cm" fo:margin-left="3.828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63cm" fo:text-indent="-0.635cm" fo:margin-left="4.463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98cm" fo:text-indent="-0.635cm" fo:margin-left="5.09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33cm" fo:text-indent="-0.635cm" fo:margin-left="5.733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68cm" fo:text-indent="-0.635cm" fo:margin-left="6.368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03cm" fo:text-indent="-0.635cm" fo:margin-left="7.003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style:style style:name="gr1" style:family="graphic">
      <style:graphic-properties draw:stroke="solid" svg:stroke-width="0.049cm" svg:stroke-color="#000000" draw:marker-start-width="0.427cm" draw:marker-end-width="0.427cm" draw:fill="bitmap" draw:fill-color="#ffffff" draw:fill-image-name="Painted_20_White" fo:min-height="10.825cm" fo:padding-top="0.025cm" fo:padding-bottom="0.025cm" fo:padding-left="0.025cm" fo:padding-right="0.025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draw:frame draw:style-name="fr1" draw:name="Imagen1" text:anchor-type="char" svg:x="8.513cm" svg:y="-0.346cm" svg:width="8.918cm" svg:height="1.413cm" draw:z-index="0"><draw:image xlink:href="Pictures/10000001000006B400000110A85219C3713660B2.png" xlink:type="simple" xlink:show="embed" xlink:actuate="onLoad" draw:mime-type="image/png"/></draw:frame><text:span text:style-name="T2">F</text:span><text:span text:style-name="T1">ACULTAD HUMANIDADES Y CIENCIAS EDUCACIÓN</text:span></text:p>
      <text:p text:style-name="P3">SECCIÓN CONCURSOS</text:p>
      <text:p text:style-name="P4"/>
      <text:p text:style-name="P4"/>
      <text:p text:style-name="P28">BASES LLAMADO N.º <text:span text:style-name="T3">64/26</text:span></text:p>
      <text:p text:style-name="P8">ABIERTO PARA EL INGRESO DE <text:span text:style-name="T4">RESPONSABLE ÁREA SOPORTE <text:s/>TÉCNICO Y RESPONSABLE ÁREA ADMINISTRACIÓN DE SERVICIOS Y REDES </text:span><text:s/>PARA LA FACULTAD DE HUMANIDADES Y CIENCIAS DE LA EDUCACIÓN.</text:p>
      <text:p text:style-name="P10">(Res. <text:span text:style-name="T5">N°56 12/8/26 – </text:span><text:span text:style-name="T16">Expte. N.º 121120-000060-26</text:span><text:span text:style-name="T5">)</text:span></text:p>
      <text:p text:style-name="P10"/>
      <text:p text:style-name="P11">Apertura: 24/8/26</text:p>
      <text:p text:style-name="P11">Cierre: 24/9/26 13 hs.</text:p>
      <text:p text:style-name="P10"/>
      <text:p text:style-name="P5"><text:span text:style-name="T17">1.</text:span> <text:span text:style-name="T17">CARACTERÍSTICAS DEL CARGO</text:span> </text:p>
      <table:table table:name="Tabla1" table:style-name="Tabla1">
        <table:table-column table:style-name="Tabla1.A"/>
        <table:table-column table:style-name="Tabla1.B"/>
        <table:table-row table:style-name="Tabla1.1">
          <table:table-cell table:style-name="Tabla1.A1" office:value-type="string">
            <text:p text:style-name="P5">Escalafón/ Denominación </text:p>
          </table:table-cell>
          <table:table-cell table:style-name="Tabla1.A1" office:value-type="string">
            <text:p text:style-name="P5"><text:span text:style-name="T6"><text:s/>Responsable <text:s/></text:span><text:s/>– Escalafón R - Código R.0.01</text:p>
          </table:table-cell>
        </table:table-row>
        <table:table-row table:style-name="Tabla1.2">
          <table:table-cell table:style-name="Tabla1.A1" office:value-type="string">
            <text:p text:style-name="P5">Grado/ Remuneración </text:p>
          </table:table-cell>
          <table:table-cell table:style-name="Tabla1.A1" office:value-type="string">
            <text:p text:style-name="P5">Grado 14 / remuneración correspondiente a escala de sueldos vigente</text:p>
          </table:table-cell>
        </table:table-row>
        <table:table-row table:style-name="Tabla1.3">
          <table:table-cell table:style-name="Tabla1.A1" office:value-type="string">
            <text:p text:style-name="P5">Carga horaria </text:p>
          </table:table-cell>
          <table:table-cell table:style-name="Tabla1.A1" office:value-type="string">
            <text:p text:style-name="P5">40 hs. <text:span text:style-name="T7">semanales</text:span></text:p>
          </table:table-cell>
        </table:table-row>
        <table:table-row table:style-name="Tabla1.1">
          <table:table-cell table:style-name="Tabla1.A1" office:value-type="string">
            <text:p text:style-name="P5">Cantidad de cargos </text:p>
          </table:table-cell>
          <table:table-cell table:style-name="Tabla1.A1" office:value-type="string">
            <text:p text:style-name="P6">2</text:p>
          </table:table-cell>
        </table:table-row>
        <table:table-row table:style-name="Tabla1.1">
          <table:table-cell table:style-name="Tabla1.A1" office:value-type="string">
            <text:p text:style-name="P5">Lugar de desempeño </text:p>
          </table:table-cell>
          <table:table-cell table:style-name="Tabla1.A1" office:value-type="string">
            <text:p text:style-name="P5">Facultad de Humanidades y Ciencias de la Educación - Unidad de Medios Técnicos (UMTEC)</text:p>
          </table:table-cell>
        </table:table-row>
        <table:table-row table:style-name="Tabla1.2">
          <table:table-cell table:style-name="Tabla1.A1" office:value-type="string">
            <text:p text:style-name="P5">Carácter de la designación </text:p>
          </table:table-cell>
          <table:table-cell table:style-name="Tabla1.A1" office:value-type="string">
            <text:p text:style-name="P5">Interino, sujeto a prórrogas anuales o hasta la provisión en efectividad.</text:p>
          </table:table-cell>
        </table:table-row>
      </table:table>
      <text:p text:style-name="P5"><text:s text:c="2"/></text:p>
      <text:p text:style-name="P8">La Comisión Asesora <text:span text:style-name="T8">integrada por: Mag. Patricia Pujol, Ing. Marcela Bonilla, Ing. Juan Navarro.(titulares); <text:s/>Jefe Microinformática Fernando González. (suplente).</text:span> </text:p>
      <text:p text:style-name="P8"/>
      <text:p text:style-name="P8"><text:span text:style-name="T17">2.</text:span> <text:span text:style-name="T17">PROPÓSITO</text:span></text:p>
      <text:p text:style-name="P8"/>
      <text:p text:style-name="P8">Desempeñar funciones en la Unidad de Medios Técnicos siendo responsable de un<text:span text:style-name="T4">a </text:span>de las áreas operativas de la misma (área a definir entre “Soporte Técnico” y “Administración de Servicios y Redes”).</text:p>
      <text:p text:style-name="P8"/>
      <text:p text:style-name="P8"><text:span text:style-name="T17">3.</text:span> <text:span text:style-name="T17">REQUISITOS EXCLUYENTES</text:span> </text:p>
      <text:p text:style-name="P8"/>
      <text:list text:style-name="L1">
        <text:list-item>
          <text:p text:style-name="P15"><text:span text:style-name="T9"><text:s/>Ciudadanía natural o legal. <text:s/></text:span><text:span text:style-name="T10">Los ciudadanos legales no podrán ser designados sino tres años después de otorgada la carta de ciudadanía,</text:span></text:p>
        </text:list-item>
        <text:list-item>
          <text:p text:style-name="P16">Formación: Estudiante avanzado o egresado de carreras relacionadas con las tecnologías de la información y comunicación de instituciones de educación terciarias reconocidas por el organismo nacional competente (ej: Ingeniería en Computación, Ingeniería Eléctrica, Ingeniería en Sistemas de Comunicación, Tecnólogo en Telecomunicaciones, Tecnólogo Informático, Licenciatura en Tecnologías de la Información).</text:p>
        </text:list-item>
        <text:list-item>
          <text:p text:style-name="P16"><text:soft-page-break/>Experiencia comprobada en administración y mantenimiento de redes de datos y/o en soporte técnico a usuarios.</text:p>
        </text:list-item>
        <text:list-item>
          <text:p text:style-name="P16">Disponibilidad para variar el horario y días de trabajo ante necesidades particulares de la Unidad.</text:p>
        </text:list-item>
      </text:list>
      <text:p text:style-name="P8"/>
      <text:p text:style-name="P8"><text:span text:style-name="T17">4.</text:span> <text:span text:style-name="T17">REQUISITOS NO EXCLUYENTES:</text:span></text:p>
      <text:p text:style-name="P8"/>
      <text:list text:style-name="L2">
        <text:list-item>
          <text:p text:style-name="P17">Experiencia en administración y supervisión de personal técnico.</text:p>
        </text:list-item>
        <text:list-item>
          <text:p text:style-name="P17">Experiencia y/o cursos en gestión de proyectos</text:p>
        </text:list-item>
        <text:list-item>
          <text:p text:style-name="P17">Experiencia y/o cursos en aplicaciones y servicios como Proxmox, Bind, Kea, OpnSense, OJS, Wordpress, Atom, Omeka, Apache, MySQL, Zabbix.</text:p>
        </text:list-item>
        <text:list-item>
          <text:p text:style-name="P17">Experiencia en el manejo de Linux.</text:p>
        </text:list-item>
        <text:list-item>
          <text:p text:style-name="P17">Experiencia en configuración de switches, redes inalámbricas, servidores, manejo de UPSs, cableado estructurado y cualquier sistema o hardware relacionado con la administración de redes y servicios de telecomunicaciones.</text:p>
        </text:list-item>
        <text:list-item>
          <text:p text:style-name="P17">Conocimientos de programación, en especial Shell Script y Python.</text:p>
        </text:list-item>
        <text:list-item>
          <text:p text:style-name="P17">Conocimientos en gestión de servicios de TI basados en ITIL.</text:p>
        </text:list-item>
      </text:list>
      <text:p text:style-name="P8"/>
      <text:p text:style-name="P8"><text:span text:style-name="T17">5. COMPETENCIAS</text:span></text:p>
      <text:p text:style-name="P8"/>
      <text:list text:style-name="L3">
        <text:list-item>
          <text:p text:style-name="P18">Trabajar y relacionarse efectivamente con otras personas.</text:p>
        </text:list-item>
        <text:list-item>
          <text:p text:style-name="P18">Contribuir a la realización de los fines institucionales, planes estratégicos y valores de la Institución.</text:p>
        </text:list-item>
        <text:list-item>
          <text:p text:style-name="P18">Contribuir a los procesos de mejora continua.</text:p>
        </text:list-item>
        <text:list-item>
          <text:p text:style-name="P18">Actuar con profesionalismo y demostrar interés por la formación continua.</text:p>
        </text:list-item>
        <text:list-item>
          <text:p text:style-name="P18">Capacidad de toma de decisiones y resolución de problemas.</text:p>
        </text:list-item>
        <text:list-item>
          <text:p text:style-name="P18">Proactividad.</text:p>
        </text:list-item>
        <text:list-item>
          <text:p text:style-name="P18">Trabajo en equipo.</text:p>
        </text:list-item>
        <text:list-item>
          <text:p text:style-name="P18">Liderazgo.</text:p>
        </text:list-item>
      </text:list>
      <text:p text:style-name="P8"/>
      <text:p text:style-name="P8"><text:span text:style-name="T17">6.</text:span> <text:span text:style-name="T17">FUNCIONES PRINCIPALES</text:span></text:p>
      <text:p text:style-name="P8"/>
      <text:p text:style-name="P8">Coordinación operativa del área a la cual es asignado. Las responsabilidades del cargo comprenden la planificación y organización del trabajo del equipo técnico, la asignación y supervisión de tareas, así como la ejecución directa de las actividades técnicas que correspondan, participando activamente en el desarrollo y cumplimiento de los trabajos encomendados. Asimismo colabora con la coordinación de la Unidad en la planificación de actividades y en la implementación de políticas y lineamientos técnicos.</text:p>
      <text:p text:style-name="P8"/>
      <text:p text:style-name="P8">De manera particular para el área “Soporte Técnico” las funciones incluyen entre otras:</text:p>
      <text:p text:style-name="P8"/>
      <text:list text:style-name="L4">
        <text:list-item>
          <text:p text:style-name="P19">Atención a usuarios y soporte operativo cotidiano.</text:p>
        </text:list-item>
        <text:list-item>
          <text:p text:style-name="P19">Mantenimiento de aulas y oficinas.</text:p>
        </text:list-item>
        <text:list-item>
          <text:p text:style-name="P19">Control de stock y equipamiento informático.</text:p>
        </text:list-item>
        <text:list-item>
          <text:p text:style-name="P19">Realización de relevamientos.</text:p>
        </text:list-item>
        <text:list-item>
          <text:p text:style-name="P19">Registro y seguimiento de incidentes.</text:p>
        </text:list-item>
        <text:list-item>
          <text:p text:style-name="P19"><text:soft-page-break/>Atención de nivel I</text:p>
        </text:list-item>
        <text:list-item>
          <text:p text:style-name="P19">Investigación e implementación de nuevas soluciones asociadas con el área.</text:p>
        </text:list-item>
        <text:list-item>
          <text:p text:style-name="P19">Otras tareas relacionadas con la Unidad solicitadas por el coordinador de la misma.</text:p>
        </text:list-item>
      </text:list>
      <text:p text:style-name="P8"/>
      <text:p text:style-name="P8"/>
      <text:p text:style-name="P8">De manera particular para el área “Administración de Servicios y Redes” las funciones incluyen entre otras:</text:p>
      <text:p text:style-name="P8"/>
      <text:list text:style-name="L5">
        <text:list-item>
          <text:p text:style-name="P20">Gestión y administración de la infraestructura informática, asegurando el correcto funcionamiento de los servidores, redes, sistemas y servicios tecnológicos que dan soporte a las actividades de la Unidad y de la institución. Esta tarea incluye su configuración, mantenimiento, monitoreo, actualización y mejora continua.</text:p>
        </text:list-item>
        <text:list-item>
          <text:p text:style-name="P20">Atención de nivel II y III, brindando soporte técnico especializado ante incidentes o requerimientos que no pueden ser resueltos en una primera instancia, incluyendo el análisis de problemas, diagnóstico de fallas, intervención sobre sistemas y servicios, investigación profunda de las causas, documentación del problema, planificación de contingencias y correctivos.</text:p>
        </text:list-item>
        <text:list-item>
          <text:p text:style-name="P20">Investigación e implementación de nuevas soluciones asociadas con el área.</text:p>
        </text:list-item>
        <text:list-item>
          <text:p text:style-name="P20">Otras tareas relacionadas con la Unidad solicitadas por la el coordinador de la misma.</text:p>
        </text:list-item>
      </text:list>
      <text:p text:style-name="P8"/>
      <text:p text:style-name="P8"><text:span text:style-name="T17">7.</text:span> <text:span text:style-name="T17">ÁREA DE DESEMPEÑO</text:span></text:p>
      <text:p text:style-name="P8"/>
      <text:p text:style-name="P8">El área operativa dentro de UMTEC a la cual será asignado el responsable será indicada por la coordinación de la Unidad una vez finalizado el llamado teniendo en cuenta las necesidades del servicio, cargos disponibles, el perfil del técnico y el interés del técnico, teniendo siempre preferencia el responsable del área “Soporte Técnico”. El horario se indicará por la coordinación de acuerdo a las necesidades del servicio.</text:p>
      <text:p text:style-name="P8"/>
      <text:p text:style-name="P8"><text:span text:style-name="T17">8.</text:span> <text:span text:style-name="T17">VALORACIÓN</text:span></text:p>
      <text:p text:style-name="P8"/>
      <text:p text:style-name="P8">En el análisis de los méritos se valorará especialmente:</text:p>
      <text:p text:style-name="P8"/>
      <text:list text:style-name="L6">
        <text:list-item>
          <text:p text:style-name="P21">Escolaridad.</text:p>
        </text:list-item>
        <text:list-item>
          <text:p text:style-name="P21">Experiencia laboral en unidades de informática de la UdelaR.</text:p>
        </text:list-item>
        <text:list-item>
          <text:p text:style-name="P21">Experiencia laboral comprobable tareas relacionadas.</text:p>
        </text:list-item>
        <text:list-item>
          <text:p text:style-name="P21">Títulos y/o certificados en temas relacionados a los perfiles solicitados.</text:p>
        </text:list-item>
      </text:list>
      <text:p text:style-name="P8"/>
      <text:p text:style-name="P8"><text:span text:style-name="T17">9.</text:span> <text:span text:style-name="T17">DOCUMENTACIÓN A PRESENTAR</text:span></text:p>
      <text:list text:style-name="L7">
        <text:list-item>
          <text:p text:style-name="P25">Cédula de identidad , Credencial cívica <text:s/><text:span text:style-name="T11">origina <text:s/>y copia</text:span></text:p>
        </text:list-item>
        <text:list-item>
          <text:p text:style-name="P25">Declaración Jurada <text:span text:style-name="T11">con timbre profesional valor actual </text:span></text:p>
        </text:list-item>
        <text:list-item>
          <text:p text:style-name="P22">CV formato FHCE</text:p>
        </text:list-item>
        <text:list-item>
          <text:p text:style-name="P26">Constancia de escolaridad/egreso -Item 3 requisitos excluyentes / <text:span text:style-name="T12">formación</text:span>-.</text:p>
        </text:list-item>
      </text:list>
      <text:list text:style-name="L8">
        <text:list-item>
          <text:p text:style-name="P23">Cartas/notas con referencias laborales (debe indicad el lugar, fechas y tareas realizadas).</text:p>
        </text:list-item>
      </text:list>
      <text:p text:style-name="P5"/>
      <text:p text:style-name="P5"><text:span text:style-name="T17">10.</text:span> <text:span text:style-name="T17">CARACTERÍSTICAS DEL LLAMADO</text:span></text:p>
      <text:p text:style-name="P8"><text:soft-page-break/>Evaluación de Méritos:</text:p>
      <text:p text:style-name="P8"><text:s/><text:span text:style-name="T11">La Comisión Asesora, </text:span>realizará un informe conceptual sobre los méritos presentados por los aspirantes. </text:p>
      <text:p text:style-name="P8">La Comisión Asesora interviniente podrá reclamar la presentación de la documentación respectiva para su estudio verificación.</text:p>
      <text:p text:style-name="P8"/>
      <text:p text:style-name="P8">Entrevistas:</text:p>
      <text:p text:style-name="P8"/>
      <text:p text:style-name="P8">De entenderlo conveniente la Comisión Asesora podrá realizar entrevistas a los aspirantes.</text:p>
      <text:p text:style-name="P8"/>
      <text:p text:style-name="P7">Los aspirantes seleccionados quedarán registrados <text:s/>en una lista <text:span text:style-name="T13">de prelación </text:span>cuya vigencia no será más allá de un año.</text:p>
      <text:p text:style-name="P8"/>
      <text:p text:style-name="P8"><text:span text:style-name="T18">11.</text:span><text:span text:style-name="T14"> </text:span><text:span text:style-name="T17">POSTERIOR A LA DESIGNACIÓN:</text:span></text:p>
      <text:p text:style-name="P8"/>
      <text:p text:style-name="P8">La persona designada para ocupar el cargo, deberá presentar:</text:p>
      <text:p text:style-name="P8">a) comprobante del trámite del Certificado de Antecedentes Judiciales,</text:p>
      <text:p text:style-name="P8">b) Certificado de antecedentes judiciales según Ley N°19791,</text:p>
      <text:p text:style-name="P8">c) certificado de no inscripción en el Registro Nacional de violadores y abusadores sexuales (Ley 19.889)</text:p>
      <text:p text:style-name="P8">d) Control en salud vigente (ex carné de salud)</text:p>
      <text:p text:style-name="P12"/>
      <text:p text:style-name="P12">NO SE RECIBIRÁN INSCRIPCIONES FUERA DEL PLAZO Y HORARIO ESTABLECIDO</text:p>
      <text:p text:style-name="P5"><draw:frame text:anchor-type="paragraph" draw:z-index="1" draw:name="Marco de texto 1" draw:style-name="gr1" draw:text-style-name="P33" svg:width="16.463cm" svg:height="10.875cm" svg:x="0.542cm" svg:y="0.245cm"><draw:text-box><text:p text:style-name="P30"><text:span text:style-name="T19"/></text:p><text:p text:style-name="P30"><text:span text:style-name="T20">PROCEDIMIENTO PARA LA INSCRIPCIÓN</text:span></text:p><text:p><text:span text:style-name="T20">Paso 1</text:span><text:span text:style-name="T21"> - </text:span><text:span text:style-name="T20">REALIZAR PRE-INSCRIPCIÓN</text:span><text:span text:style-name="T21">. Ingresar en </text:span><text:span text:style-name="T22"><text:a xlink:href="https://www.concursos.udelar.edu.uy/" xlink:type="simple">https://www.concursos.udelar.edu.uy</text:a></text:span></text:p><text:p text:style-name="P31"><text:span text:style-name="T20"/></text:p><text:p text:style-name="P31"><text:span text:style-name="T20">Paso 2</text:span><text:span text:style-name="T21"> - </text:span><text:span text:style-name="T20">PRESENTAR DOCUMENTACIÓN EN SECCIÓN CONCURSOS DE FHCE</text:span><text:span text:style-name="T21">.</text:span></text:p><text:p text:style-name="P31"><text:span text:style-name="T21">Agendarse previamente a través de: </text:span><text:span text:style-name="T22"><text:a xlink:href="https://agendaweb.udelar.edu.uy/" xlink:type="simple">https://agendaweb.udelar.edu.uy</text:a></text:span><text:span text:style-name="T21"><text:s/>y presentar la siguiente documentación:</text:span></text:p><text:p text:style-name="P31"><text:span text:style-name="T20">2.a) Forma de presentar documentación:</text:span><text:span text:style-name="T21"> Cédula de identidad y Credencial Cívico original y copia. </text:span></text:p><text:p text:style-name="P31"><text:span text:style-name="T20">2.b) </text:span><text:span text:style-name="T23">Formulario de Declaración Jurada</text:span><text:span text:style-name="T21">. Presentar una copia en papel con firma original (no escaneada, no digital) y con timbre </text:span><text:span text:style-name="T21">profesional de $ 270 (valor actual).</text:span></text:p><text:p text:style-name="P31"><text:span text:style-name="T20">2.c) </text:span><text:span text:style-name="T23">Currículum vitae</text:span><text:span text:style-name="T21"> (debe contener datos personales y a su vez los méritos y antecedentes) firmada y aclaración</text:span></text:p><text:p text:style-name="P31"><text:span text:style-name="T21">Recuerde que la C.A. puede pedir las constancias provatoria.</text:span></text:p><text:p text:style-name="P31"><text:span text:style-name="T23">2.d) </text:span><text:span text:style-name="T24">Constancia de escolaridad/egreso</text:span><text:span text:style-name="T25"> – Item 3 requisitos excluyentes /formación.</text:span></text:p><text:p text:style-name="P31"><text:span text:style-name="T24">2.e) Cartas/notas con referencias laborales</text:span><text:span text:style-name="T25"> (debe indicar el lugar, fechas y tareas realizadas) -</text:span></text:p><text:p text:style-name="P31"><text:span text:style-name="T20">Aclaración</text:span><text:span text:style-name="T21">: La Agenda Web está habilitada para todos los llamados. Ud. debe agendarse dentro del período de inscripción de </text:span><text:span text:style-name="T21">este llamado. Reservas realizadas fuera del plazo NO SERÁN CONSIDERADAS.</text:span></text:p><text:p text:style-name="P31"><text:span text:style-name="T21">No se recibirá documentación fuera de la expresada en el paso 2. </text:span></text:p><text:p text:style-name="P31"><text:span text:style-name="T26">Una vez presentada toda la documentación en papel, Sección Concursos lo habilitará para el siguiente paso</text:span><text:span text:style-name="T21">.</text:span></text:p><text:p text:style-name="P31"><text:span text:style-name="T21"/></text:p><text:p text:style-name="P31"><text:span text:style-name="T20">Paso 3</text:span><text:span text:style-name="T21"> - </text:span><text:span text:style-name="T20">ADJUNTAR DOCUMENTACIÓN DIGITAL AL PRESENTE LLAMADO HASTA EL DÍA DEL CIERRE INCLUSIVE</text:span><text:span text:style-name="T21">. </text:span></text:p><text:p text:style-name="P31"><text:span text:style-name="T21">En </text:span><text:span text:style-name="T22"><text:a xlink:href="https://www.concursos.udelar.edu.uy/" xlink:type="simple">https://www.concursos.udelar.edu.uy</text:a></text:span><text:span text:style-name="T21">: </text:span></text:p><text:p text:style-name="P31"><text:span text:style-name="T21">-Ingresar a Menú: Posterior a presentar documentación -</text:span><text:span text:style-name="T20"> Adjuntar archivos a un llamado</text:span><text:span text:style-name="T21">.</text:span></text:p><text:p text:style-name="P31"><text:span text:style-name="T21">-Ingresar correo electrónico y contraseña (se otorga la primera vez que se inscribe a un llamado). De no recordarla, escoja la </text:span><text:span text:style-name="T21">opción ¿Has olvidado la contraseña?</text:span></text:p><text:p text:style-name="P31"><text:span text:style-name="T21">-Adjuntar, en formato PDF, la siguiente documentación</text:span><text:span text:style-name="T27">: 2c, 2d y 2e</text:span></text:p><text:p text:style-name="P31"><text:span text:style-name="T28"/></text:p><text:p text:style-name="P32"><text:span text:style-name="T26">La versión en papel y digital de la documentación deben ser coincidentes</text:span><text:span text:style-name="T21">.</text:span></text:p><text:p text:style-name="P32"><text:span text:style-name="T29"/></text:p></draw:text-box></draw:frame></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14"><text:span text:style-name="T15"/></text:p>
      <text:p text:style-name="P1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Arial" style:font-family-generic="swiss" style:font-pitch="variable"/>
    <style:font-face style:name="Courier New" svg:font-family="'Courier New'" style:font-family-generic="modern"/>
    <style:font-face style:name="Droid Sans Devanagari" svg:font-family="'Droid Sans Devanagari'" style:font-family-generic="swiss" style:font-pitch="variable"/>
    <style:font-face style:name="Droid Sans Devanagari1" svg:font-family="'Droid Sans Devanagari'" style:font-family-generic="system" style:font-pitch="variable"/>
    <style:font-face style:name="Liberation Sans" svg:font-family="'Liberation Sans'" style:font-family-generic="swiss" style:font-pitch="variable"/>
    <style:font-face style:name="Liberation Sans Narrow" svg:font-family="'Liberation Sans Narrow'"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Devanagari" svg:font-family="'Lohit Devanagari'"/>
    <style:font-face style:name="Lohit Devanagari1" svg:font-family="'Lohit Devanagari'" style:font-pitch="variable"/>
    <style:font-face style:name="Lohit Devanagari2" svg:font-family="'Lohit Devanagari', 'Times New Roman'" style:font-pitch="variable"/>
    <style:font-face style:name="Mangal" svg:font-family="Mangal" style:font-family-generic="roman" style:font-pitch="variable"/>
    <style:font-face style:name="Noto Sans SC Regular" svg:font-family="'Noto Sans SC Regular'" style:font-family-generic="swiss" style:font-pitch="variable"/>
    <style:font-face style:name="Noto Sans SC Regular1" svg:font-family="'Noto Sans SC Regular'" style:font-family-generic="system" style:font-pitch="variable"/>
    <style:font-face style:name="OpenSymbol" svg:font-family="OpenSymbol"/>
    <style:font-face style:name="OpenSymbol1" svg:font-family="OpenSymbol, 'Arial Unicode MS'" style:font-pitch="variable"/>
    <style:font-face style:name="Symbol" svg:font-family="Symbol"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WenQuanYi Micro Hei" svg:font-family="'WenQuanYi Micro Hei'" style:font-pitch="variable"/>
    <style:font-face style:name="Wingdings" svg:font-family="Wingdings" style:font-pitch="variable" style:font-charset="x-symbol"/>
    <style:font-face style:name="Wingdings 2" svg:font-family="'Wingdings 2'" style:font-family-generic="roman" style:font-pitch="variable" style:font-charset="x-symbol"/>
  </office:font-face-decls>
  <office:styles>
    <draw:fill-image draw:name="Painted_20_White" draw:display-name="Painted White" xlink:href="Pictures/100000000000020000000200B7DA4DD4BAECD38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oto Sans SC Regular1" style:font-size-asian="10.5pt" style:language-asian="zh" style:country-asian="CN" style:font-name-complex="Droid Sans Devanagari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font-name-asian="Noto Sans SC Regular1" style:font-size-asian="10.5pt" style:language-asian="zh" style:country-asian="CN" style:font-name-complex="Droid Sans Devanagari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2pt" fo:language="es" fo:country="ES"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SC Regular1" style:font-family-asian="'Noto Sans SC Regular'" style:font-family-generic-asian="system" style:font-pitch-asian="variable" style:font-size-asian="14pt" style:font-name-complex="Droid Sans Devanagari1" style:font-family-complex="'Droid Sans Devanagari'"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style:font-name="Arial" fo:font-family="Arial" style:font-family-generic="swiss" style:font-pitch="variable" style:font-name-complex="Arial" style:font-family-complex="Arial" style:font-family-generic-complex="swiss" style:font-pitch-complex="variable"/>
    </style:style>
    <style:style style:name="List" style:family="paragraph" style:parent-style-name="Text_20_body" style:class="list">
      <style:text-properties style:font-name-complex="Mangal" style:font-family-complex="Mangal"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style:text-underline-style="solid" style:text-underline-width="auto" style:text-underline-color="font-color"/>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4pt" style:font-size-asian="14pt"/>
    </style:style>
    <style:style style:name="Heading_20_3" style:display-name="Heading 3" style:family="paragraph" style:parent-style-name="Standard" style:next-style-name="Standard" style:default-outline-level="3" style:class="text">
      <style:paragraph-properties fo:margin-left="4.128cm" fo:margin-right="0cm" fo:text-align="center" style:justify-single-word="false" fo:text-indent="-4.128cm" style:auto-text-indent="false" fo:keep-with-next="always"/>
      <style:text-properties style:font-name="Arial" fo:font-family="Arial" style:font-family-generic="swiss" style:font-pitch="variable" style:text-underline-style="solid" style:text-underline-width="auto" style:text-underline-color="font-color" fo:font-weight="bold" style:font-weight-asian="bold" style:font-name-complex="Arial" style:font-family-complex="Arial" style:font-family-generic-complex="swiss" style:font-pitch-complex="variable" style:font-weight-complex="bold"/>
    </style:style>
    <style:style style:name="Heading_20_4" style:display-name="Heading 4" style:family="paragraph" style:parent-style-name="Standard" style:next-style-name="Standard" style:default-outline-level="4" style:class="text">
      <style:paragraph-properties fo:text-align="justify" style:justify-single-word="false" fo:keep-with-next="always"/>
      <style:text-properties style:font-name="Arial" fo:font-family="Arial" style:font-family-generic="swiss" style:font-pitch="variable" fo:font-size="11pt" fo:font-weight="bold" style:font-size-asian="11pt" style:font-weight-asian="bold" style:font-name-complex="Arial" style:font-family-complex="Arial" style:font-family-generic-complex="swiss" style:font-pitch-complex="variable" style:font-size-complex="10.5pt" style:font-weight-complex="bold"/>
    </style:style>
    <style:style style:name="Heading_20_5" style:display-name="Heading 5" style:family="paragraph" style:parent-style-name="Standard" style:next-style-name="Standard" style:default-outline-level="5" style:class="text">
      <style:paragraph-properties fo:keep-with-next="always"/>
      <style:text-properties style:font-name="Arial" fo:font-family="Arial" style:font-family-generic="swiss" style:font-pitch="variable" style:text-underline-style="solid" style:text-underline-width="auto" style:text-underline-color="font-color" style:font-name-complex="Arial" style:font-family-complex="Arial" style:font-family-generic-complex="swiss" style:font-pitch-complex="variable"/>
    </style:style>
    <style:style style:name="Heading_20_6" style:display-name="Heading 6" style:family="paragraph" style:parent-style-name="Standard" style:next-style-name="Standard" style:default-outline-level="6" style:class="text">
      <style:paragraph-properties fo:text-align="center" style:justify-single-word="false" fo:keep-with-next="always"/>
      <style:text-properties style:font-name="Arial" fo:font-family="Arial" style:font-family-generic="swiss" style:font-pitch="variable" style:text-underline-style="solid" style:text-underline-width="auto" style:text-underline-color="font-color" fo:font-weight="bold" style:font-weight-asian="bold" style:font-name-complex="Arial" style:font-family-complex="Arial" style:font-family-generic-complex="swiss" style:font-pitch-complex="variable"/>
    </style:style>
    <style:style style:name="Encabezado"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WenQuanYi Micro Hei" style:font-family-asian="'WenQuanYi Micro Hei'" style:font-pitch-asian="variable" style:font-size-asian="14pt" style:font-name-complex="Lohit Devanagari1" style:font-family-complex="'Lohit Devanagari'" style:font-pitch-complex="variable" style:font-size-complex="14pt"/>
    </style:style>
    <style:style style:name="Encabezado2"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WenQuanYi Micro Hei" style:font-family-asian="'WenQuanYi Micro Hei'" style:font-pitch-asian="variable" style:font-size-asian="14pt" style:font-name-complex="Lohit Devanagari2" style:font-family-complex="'Lohit Devanagari', 'Times New Roman'" style:font-pitch-complex="variable" style:font-size-complex="14pt"/>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ohit Devanagari2" style:font-family-complex="'Lohit Devanagari', 'Times New Roman'" style:font-pitch-complex="variable" style:font-size-complex="12pt" style:font-style-complex="italic"/>
    </style:style>
    <style:style style:name="Encabezado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Arial" style:font-family-generic-asian="swiss" style:font-pitch-asian="variable" style:font-size-asian="14pt" style:font-name-complex="Mangal" style:font-family-complex="Mangal" style:font-family-generic-complex="roman" style:font-pitch-complex="variable" style:font-size-complex="14pt"/>
    </style:style>
    <style:style style:name="Epígrafe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Texto_20_independiente_20_21" style:display-name="Texto independiente 21" style:family="paragraph" style:parent-style-name="Standard">
      <style:paragraph-properties fo:text-align="justify" style:justify-single-word="false"/>
      <style:text-properties style:font-name="Arial" fo:font-family="Arial" style:font-family-generic="swiss" style:font-pitch="variable" fo:font-weight="bold" style:font-weight-asian="bold" style:font-name-complex="Arial" style:font-family-complex="Arial" style:font-family-generic-complex="swiss" style:font-pitch-complex="variable" style:font-weight-complex="bold"/>
    </style:style>
    <style:style style:name="Texto_20_independiente_20_31" style:display-name="Texto independiente 31" style:family="paragraph" style:parent-style-name="Standard">
      <style:paragraph-properties fo:text-align="center" style:justify-single-word="false">
        <style:tab-stops>
          <style:tab-stop style:position="0.423cm"/>
        </style:tab-stops>
      </style:paragraph-properties>
      <style:text-properties style:font-name="Arial" fo:font-family="Arial" style:font-family-generic="swiss" style:font-pitch="variable" style:font-name-complex="Arial" style:font-family-complex="Arial" style:font-family-generic-complex="swiss" style:font-pitch-complex="variable"/>
    </style:style>
    <style:style style:name="Text_20_body_20_indent" style:display-name="Text body indent" style:family="paragraph" style:parent-style-name="Standard" style:class="text">
      <style:paragraph-properties fo:margin-left="0.423cm" fo:margin-right="0cm" fo:text-align="justify" style:justify-single-word="false" fo:text-indent="-0.423cm" style:auto-text-indent="false"/>
      <style:text-properties style:font-name="Arial" fo:font-family="Arial" style:font-family-generic="swiss" style:font-pitch="variable" style:font-name-complex="Arial" style:font-family-complex="Arial" style:font-family-generic-complex="swiss"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Sangría_20_2_20_de_20_t._20_independiente1" style:display-name="Sangría 2 de t. independiente1" style:family="paragraph" style:parent-style-name="Standard">
      <style:paragraph-properties fo:margin-left="0.847cm" fo:margin-right="0cm" fo:text-indent="-0.847cm" style:auto-text-indent="false"/>
      <style:text-properties style:font-name="Arial" fo:font-family="Arial" style:font-family-generic="swiss" style:font-pitch="variable" style:font-name-complex="Arial" style:font-family-complex="Arial" style:font-family-generic-complex="swiss" style:font-pitch-complex="variable"/>
    </style:style>
    <style:style style:name="Mapa_20_del_20_documento1" style:display-name="Mapa del documento1" style:family="paragraph" style:parent-style-name="Standard">
      <loext:graphic-properties draw:fill="solid" draw:fill-color="#000080"/>
      <style:paragraph-properties fo:background-color="#000080"/>
      <style:text-properties style:font-name="Tahoma" fo:font-family="Tahoma" style:font-family-generic="swiss" style:font-pitch="variable" style:font-name-complex="Tahoma" style:font-family-complex="Tahoma" style:font-family-generic-complex="swiss"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style:letter-kerning="true" style:font-name-asian="Arial Unicode MS" style:font-family-asian="'Arial Unicode MS', Arial" style:font-family-generic-asian="swiss" style:font-pitch-asian="variable" fo:hyphenate="false" fo:hyphenation-remain-char-count="2" fo:hyphenation-push-char-count="2" loext:hyphenation-no-caps="false" loext:hyphenation-no-last-word="false" loext:hyphenation-word-char-count="no-limit" loext:hyphenation-zone="no-limit"/>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4cm 0.004cm 0.004cm" fo:padding="0cm" fo:border-left="none" fo:border-right="none" fo:border-top="none" fo:border-bottom="0.31pt double #808080" style:shadow="none" text:number-lines="false" text:line-number="0"/>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Normal_20__28_Web_29_" style:display-name="Normal (Web)" style:family="paragraph" style:parent-style-name="Standard">
      <style:paragraph-properties fo:margin-top="0.176cm" fo:margin-bottom="0.21cm" style:contextual-spacing="false" fo:hyphenation-ladder-count="no-limit"/>
      <style:text-properties fo:language="es" fo:country="UY" fo:hyphenate="true" fo:hyphenation-remain-char-count="2" fo:hyphenation-push-char-count="2" loext:hyphenation-no-caps="false" loext:hyphenation-no-last-word="false" loext:hyphenation-word-char-count="no-limit" loext:hyphenation-zone="no-limit"/>
    </style:style>
    <style:style style:name="End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Heading_20_10" style:display-name="Heading 10" style:family="paragraph" style:parent-style-name="Heading" style:next-style-name="Text_20_body" style:default-outline-level="10"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 style:family="paragraph">
      <style:paragraph-properties fo:margin-top="0cm" fo:margin-bottom="0cm" style:contextual-spacing="false" fo:line-height="115%" fo:text-align="start" style:justify-single-word="false" fo:orphans="2" fo:widows="2" style:writing-mode="lr-tb"/>
    </style:style>
    <style:style style:name="WW8Num2z0" style:family="text">
      <style:text-properties style:font-name="Arial Narrow" fo:font-family="'Arial Narrow'" style:font-family-generic="swiss" style:font-pitch="variable" fo:font-style="italic" fo:font-weight="bold" style:font-style-asian="italic" style:font-weight-asian="bold" style:font-name-complex="Arial Narrow" style:font-family-complex="'Arial Narrow'" style:font-family-generic-complex="swiss" style:font-pitch-complex="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 style:display-name="Fuente de párrafo predeter." style:family="text"/>
    <style:style style:name="WW8Num3z0" style:family="text">
      <style:text-properties style:font-name="Wingdings 2" fo:font-family="'Wingdings 2'" style:font-family-generic="roman" style:font-pitch="variable" style:font-charset="x-symbol" style:font-name-complex="Wingdings 2" style:font-family-complex="'Wingdings 2'" style:font-family-generic-complex="roman" style:font-pitch-complex="variable" style:font-charset-complex="x-symbol"/>
    </style:style>
    <style:style style:name="WW8Num4z0" style:family="text">
      <style:text-properties style:font-name="Wingdings 2" fo:font-family="'Wingdings 2'" style:font-family-generic="roman" style:font-pitch="variable" style:font-charset="x-symbol" style:font-name-complex="OpenSymbol1" style:font-family-complex="OpenSymbol, 'Arial Unicode MS'" style:font-pitch-complex="variable"/>
    </style:style>
    <style:style style:name="WW8Num4z1" style:family="text">
      <style:text-properties style:font-name="OpenSymbol1" fo:font-family="OpenSymbol, 'Arial Unicode MS'" style:font-pitch="variable" style:font-name-complex="OpenSymbol1" style:font-family-complex="OpenSymbol, 'Arial Unicode MS'" style:font-pitch-complex="variable"/>
    </style:style>
    <style:style style:name="WW8Num5z0" style:family="text">
      <style:text-properties style:font-name="Wingdings 2" fo:font-family="'Wingdings 2'" style:font-family-generic="roman" style:font-pitch="variable" style:font-charset="x-symbol" style:font-name-complex="OpenSymbol1" style:font-family-complex="OpenSymbol, 'Arial Unicode MS'" style:font-pitch-complex="variable"/>
    </style:style>
    <style:style style:name="WW8Num5z1" style:family="text">
      <style:text-properties style:font-name="OpenSymbol1" fo:font-family="OpenSymbol, 'Arial Unicode MS'" style:font-pitch="variable" style:font-name-complex="OpenSymbol1" style:font-family-complex="OpenSymbol, 'Arial Unicode MS'" style:font-pitch-complex="variable"/>
    </style:style>
    <style:style style:name="WW8Num6z0" style:family="text">
      <style:text-properties style:font-name="Arial Narrow" fo:font-family="'Arial Narrow'" style:font-family-generic="swiss" style:font-pitch="variable" style:font-name-complex="Arial Narrow" style:font-family-complex="'Arial Narrow'" style:font-family-generic-complex="swiss"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Wingdings 2" fo:font-family="'Wingdings 2'" style:font-family-generic="roman" style:font-pitch="variable" style:font-charset="x-symbol" style:font-name-complex="OpenSymbol1" style:font-family-complex="OpenSymbol, 'Arial Unicode MS'" style:font-pitch-complex="variable"/>
    </style:style>
    <style:style style:name="WW8Num7z1" style:family="text">
      <style:text-properties style:font-name="OpenSymbol1" fo:font-family="OpenSymbol, 'Arial Unicode MS'" style:font-pitch="variable" style:font-name-complex="OpenSymbol1" style:font-family-complex="OpenSymbol, 'Arial Unicode MS'" style:font-pitch-complex="variable"/>
    </style:style>
    <style:style style:name="WW8Num8z0" style:family="text">
      <style:text-properties style:font-name="Wingdings 2" fo:font-family="'Wingdings 2'" style:font-family-generic="roman" style:font-pitch="variable" style:font-charset="x-symbol" style:font-name-complex="OpenSymbol1" style:font-family-complex="OpenSymbol, 'Arial Unicode MS'" style:font-pitch-complex="variable"/>
    </style:style>
    <style:style style:name="WW8Num8z1" style:family="text">
      <style:text-properties style:font-name="OpenSymbol1" fo:font-family="OpenSymbol, 'Arial Unicode MS'" style:font-pitch="variable" style:font-name-complex="OpenSymbol1" style:font-family-complex="OpenSymbol, 'Arial Unicode MS'" style:font-pitch-complex="variable"/>
    </style:style>
    <style:style style:name="Fuente_20_de_20_párrafo_20_predeter.2" style:display-name="Fuente de párrafo predeter.2" style:family="text"/>
    <style:style style:name="WW8Num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7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4" style:family="text">
      <style:text-properties style:font-name="Courier New" fo:font-family="'Courier New'" style:font-family-generic="modern" style:font-name-complex="Courier New" style:font-family-complex="'Courier New'" style:font-family-generic-complex="modern"/>
    </style:style>
    <style:style style:name="WW8Num1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9z4" style:family="text">
      <style:text-properties style:font-name="Courier New" fo:font-family="'Courier New'" style:font-family-generic="modern" style:font-name-complex="Courier New" style:font-family-complex="'Courier New'" style:font-family-generic-complex="modern"/>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1" fo:font-family="OpenSymbol, 'Arial Unicode MS'" style:font-pitch="variable" style:font-name-asian="OpenSymbol1" style:font-family-asian="OpenSymbol, 'Arial Unicode MS'" style:font-pitch-asian="variable" style:font-name-complex="OpenSymbol1" style:font-family-complex="OpenSymbol, 'Arial Unicode MS'" style:font-pitch-complex="variable"/>
    </style:style>
    <style:style style:name="Numbering_20_Symbols" style:display-name="Numbering Symbols" style:family="text"/>
    <style:style style:name="Footnote_20_Symbol" style:display-name="Footnote Symbol" style:family="text"/>
    <style:style style:name="Ref._20_de_20_nota_20_al_20_pie1" style:display-name="Ref. de nota al pie1" style:family="text">
      <style:text-properties style:text-position="super 58%"/>
    </style:style>
    <style:style style:name="Endnote_20_Symbol" style:display-name="Endnote Symbol" style:family="text">
      <style:text-properties style:text-position="super 58%"/>
    </style:style>
    <style:style style:name="WW-Caracteres_20_de_20_nota_20_final" style:display-name="WW-Caracteres de nota final" style:family="text"/>
    <style:style style:name="Ref._20_de_20_nota_20_al_20_pie" style:display-name="Ref. de nota al pie" style:family="text">
      <style:text-properties style:text-position="super 58%"/>
    </style:style>
    <style:style style:name="Ref._20_de_20_nota_20_al_20_final" style:display-name="Ref. de nota al final" style:family="text">
      <style:text-properties style:text-position="super 58%"/>
    </style:style>
    <style:style style:name="Pie_20_de_20_página_20_Car" style:display-name="Pie de página Car" style:family="text">
      <style:text-properties fo:font-size="12pt" fo:language="es" fo:country="ES" style:font-size-asian="12pt" style:language-asian="zh" style:country-asian="CN" style:font-size-complex="12pt"/>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format="*, †, ‡, §, **, ††, ..."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page-layout style:name="Mpm1">
      <style:page-layout-properties fo:page-width="21.001cm" fo:page-height="29.7cm" style:num-format="1" style:print-orientation="portrait" fo:margin-top="1.499cm" fo:margin-bottom="1.499cm" fo:margin-left="1.998cm" fo:margin-right="1.499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loext:margin-gutter="0.499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4</text:page-number></text:p>
      </style:footer>
    </style:master-page>
    <style:master-page style:name="Footnote" style:page-layout-name="Mpm2" draw:style-name="Mdp1"/>
    <style:master-page style:name="Endnote" style:page-layout-name="Mpm2" draw:style-name="Mdp1"/>
    <style:master-page style:name="First_20_Page" style:display-name="First Page" style:page-layout-name="Mpm3" style:next-style-name="Standard"/>
    <style:master-page style:name="Left_20_Page" style:display-name="Left Page" style:page-layout-name="Mpm4" style:next-style-name="Right_20_Page"/>
    <style:master-page style:name="Right_20_Page" style:display-name="Right Page" style:page-layout-name="Mpm5" style:next-style-name="Left_20_Page"/>
    <style:master-page style:name="Envelope" style:page-layout-name="Mpm6"/>
    <style:master-page style:name="Index" style:page-layout-name="Mpm3"/>
    <style:master-page style:name="HTML" style:page-layout-name="Mpm7"/>
    <style:master-page style:name="Landscape" style:page-layout-name="Mpm8"/>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Por resolución del Consejo de la Facultad de Humanidades y Ciencias de la Educación, se Llama a Aspiraciones  entre estudiante</dc:title>
    <meta:initial-creator>.</meta:initial-creator>
    <meta:creation-date>2021-06-24T23:44:00</meta:creation-date>
    <dc:date>2026-08-19T10:32:01.622379114</dc:date>
    <meta:editing-cycles>146</meta:editing-cycles>
    <meta:editing-duration>PT15H7M57S</meta:editing-duration>
    <meta:generator>LibreOffice/7.6.2.1$Linux_X86_64 LibreOffice_project/60$Build-1</meta:generator>
    <meta:print-date>2026-08-18T14:02:59.364490700</meta:print-date>
    <meta:printed-by>Archivos PDF</meta:printed-by>
    <meta:document-statistic meta:table-count="1" meta:image-count="1" meta:object-count="0" meta:page-count="4" meta:paragraph-count="91" meta:word-count="1223" meta:character-count="6947" meta:non-whitespace-character-count="6032"/>
  </office:meta>
</office:document-meta>
</file>